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/>
    <style:font-face style:name="Mangal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name-complex="Tahoma" style:font-size-complex="14pt"/>
    </style:style>
    <style:style style:name="P2" style:family="paragraph" style:parent-style-name="Standard">
      <style:text-properties fo:font-size="14pt" fo:font-weight="bold" style:font-size-asian="14pt" style:font-weight-asian="bold" style:font-name-complex="Tahoma" style:font-size-complex="14pt" style:font-weight-complex="bold"/>
    </style:style>
    <style:style style:name="P3" style:family="paragraph" style:parent-style-name="List_20_Paragraph" style:list-style-name="WWNum1">
      <style:text-properties fo:font-size="14pt" style:font-size-asian="14pt" style:font-name-complex="Tahoma" style:font-size-complex="14pt"/>
    </style:style>
    <style:style style:name="P4" style:family="paragraph" style:parent-style-name="Standard" style:master-page-name="Standard">
      <style:paragraph-properties fo:text-align="center" style:justify-single-word="false" style:page-number="auto"/>
    </style:style>
    <style:style style:name="P5" style:family="paragraph" style:parent-style-name="Standard">
      <style:text-properties fo:font-size="14pt" fo:font-weight="bold" style:font-size-asian="14pt" style:font-weight-asian="bold" style:font-name-complex="Tahoma" style:font-size-complex="14pt"/>
    </style:style>
    <style:style style:name="P6" style:family="paragraph" style:parent-style-name="Standard">
      <style:text-properties fo:font-size="14pt" fo:font-weight="bold" style:font-size-asian="14pt" style:font-weight-asian="bold" style:font-name-complex="Tahoma" style:font-size-complex="14pt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name-complex="Tahoma" style:font-size-complex="14pt" style:font-weight-complex="bold"/>
    </style:style>
    <style:style style:name="P8" style:family="paragraph" style:parent-style-name="Standard">
      <style:text-properties fo:font-size="14pt" style:font-size-asian="14pt" style:font-name-complex="Tahoma" style:font-size-complex="14pt"/>
    </style:style>
    <style:style style:name="T1" style:family="text">
      <style:text-properties fo:font-size="14pt" fo:font-weight="bold" style:font-size-asian="14pt" style:font-weight-asian="bold" style:font-name-complex="Tahoma" style:font-size-complex="14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tab/><text:span text:style-name="T1">REGULAMIN <text:s/></text:span></text:p>
      <text:p text:style-name="P7">II REGIONALNEGO FESTIWALU FOLKLORU </text:p>
      <text:p text:style-name="P7">2026</text:p>
      <text:p text:style-name="P1"><text:s text:c="2"/></text:p>
      <text:p text:style-name="Standard"/>
      <text:p text:style-name="P2">1.Cel imprezy:</text:p>
      <text:p text:style-name="P1">-prezentacja tradycji ludowej Polski</text:p>
      <text:p text:style-name="P1">-konfrontacja poziomu artystycznego</text:p>
      <text:p text:style-name="P1">-nawiązanie współpracy</text:p>
      <text:p text:style-name="P1">-promocja i zwiększenie atrakcyjności kulturalnej naszego regionu</text:p>
      <text:p text:style-name="P1"/>
      <text:p text:style-name="P2">2.Organizator:</text:p>
      <text:p text:style-name="P1">- Urząd Miejski w Pasłęku</text:p>
      <text:p text:style-name="P1">- Pasłęckie Centrum Kultury i Aktywności w Pasłęku</text:p>
      <text:p text:style-name="P1"/>
      <text:p text:style-name="P2">3.Miejsce i termin Festiwalu:</text:p>
      <text:p text:style-name="P1">- Pasłęckie Centrum Kultury i Aktywności w Pasłęku</text:p>
      <text:p text:style-name="P1">- 19 lipca 2026</text:p>
      <text:p text:style-name="P1">- godz. 12:30 rozpoczęcie festiwalu.</text:p>
      <text:p text:style-name="P1"/>
      <text:p text:style-name="P2">4.Zasady uczestnictwa:</text:p>
      <text:p text:style-name="P1">-do festiwalu zakwalifikowane zostaną zespoły, które prześlą karty zgłoszeń do dnia 6.07.2026 na adres:</text:p>
      <text:p text:style-name="P1">Pasłęckie Centrum Kultury i Aktywności</text:p>
      <text:p text:style-name="P1">Pl. Św. Wojciecha 5</text:p>
      <text:p text:style-name="P1">14 – 400 Pasłęk</text:p>
      <text:p text:style-name="P1">lub e- mail: sekretariat@pckia.paslek.pl <text:s text:c="19"/></text:p>
      <text:p text:style-name="P1"/>
      <text:p text:style-name="P2">5.Kategorie festiwalowe:</text:p>
      <text:p text:style-name="P1">1.Zespoły Śpiewacze</text:p>
      <text:p text:style-name="P1">2.Kapele ludowe</text:p>
      <text:p text:style-name="P1">3.Zespoły Folklorystyczne</text:p>
      <text:p text:style-name="P1"/>
      <text:p text:style-name="P2"/>
      <text:p text:style-name="P2">6.Repertuar festiwalowy – POWINIEN BYĆ UTRZYMANY W KONWENCJI LUDOWEJ!</text:p>
      <text:p text:style-name="P1">Czas wykonania programu nie może przekraczać 10 minut. W przypadku dużej ilości zespołów organizator zastrzega sobie prawo skrócenia programu.</text:p>
      <text:p text:style-name="P1">Festiwal ma charakter konkursu.</text:p>
      <text:p text:style-name="P1"/>
      <text:p text:style-name="P1"/>
      <text:p text:style-name="P1"/>
      <text:p text:style-name="P1"/>
      <text:p text:style-name="P2"><text:soft-page-break/>7 .Program Festiwalu:</text:p>
      <text:p text:style-name="P1">-spotkanie instruktorów i kierowników zespołów o godz. 13:00 w <text:s/>biurze festiwalowym:</text:p>
      <text:p text:style-name="P1">-godz. 14:30-15:00, 15:30-16:00, 16:30-17:00- przesłuchania konkursowe.</text:p>
      <text:p text:style-name="P1"/>
      <text:p text:style-name="P1"/>
      <text:p text:style-name="P2">8. .Postanowienia końcowe:</text:p>
      <text:p text:style-name="P1">Wydarzenie zostanie zrealizowane zgodnie z wytycznymi dla organizatorów imprez kulturalnych i rozrywkowych.</text:p>
      <text:p text:style-name="P1">Koszty transportu, ubezpieczenia i ewentualnego noclegu pokrywają instytucje delegujące.</text:p>
      <text:p text:style-name="P1">Uczestnicy Przeglądu oświadczają, iż przygotowany przez nich program nie narusza praw osób trzecich.</text:p>
      <text:p text:style-name="P1">Organizatorzy zastrzegają sobie prawo do rejestrowania i upowszechniania programów artystycznych oraz danych uczestników w celach promowania imprezy w mediach.</text:p>
      <text:p text:style-name="P1">Organizator zapewnia nagłośnienie i oświetlenie sceny.</text:p>
      <text:p text:style-name="P1">Administratorem danych osobowych niezbędnych w celu rejestracji uczestników jest Pasłęckie Centrum Kultury i Aktywności. Dane osobowe uczestników przetwarzane będą w celu organizacji i prowadzenia Przeglądu. Organizator oświadcza, iż dane uczestników Przeglądu nie będą przetwarzane w sposób zautomatyzowany. Będą one przechowywane przez okres niezbędny do realizacji wyżej określonych celów. Dane nie będą udostępniane podmiotom zewnętrznym z wyjątkiem przypadków przewidzianych przepisami prawa. Podanie danych osobowych ma charakter dobrowolny, ale jest niezbędne do udziału w Przeglądzie. Uczestnikom Przeglądu , którzy podają dane osobowe, przysługuje prawo dostępu do treści swoich danych, sprostowania, ograniczenia przetwarzania, przenoszenia danych.</text:p>
      <text:p text:style-name="P1">Organizator zastrzega sobie ewentualną zmianę szczegółów regulaminu.</text:p>
      <text:p text:style-name="P1">Wszystkie kwestie nie ujęte w regulaminie rozstrzyga Organizator.</text:p>
      <text:p text:style-name="P1">Nadesłanie karty zgłoszenia jest równoznaczne z przyjęciem w/w warunków.</text:p>
      <text:p text:style-name="P1"/>
      <text:p text:style-name="P5">Załączniki:</text:p>
      <text:list xml:id="list6263017890195290435" text:style-name="WWNum1">
        <text:list-item>
          <text:p text:style-name="P3">Formularz zgłoszeniowy</text:p>
        </text:list-item>
        <text:list-item>
          <text:p text:style-name="P3">Zgoda na przetwarzanie danych osobowych</text:p>
        </text:list-item>
      </text:list>
      <text:p text:style-name="P1"/>
      <text:p text:style-name="P1"/>
      <text:p text:style-name="P5">Szczegółowych informacji udzielają :</text:p>
      <text:p text:style-name="P1">- Pasłęckie Centrum Kultury i Aktywności nr Tel. 55 248 31 21</text:p>
      <text:p text:style-name="P1">- Edyta Godzieba nr Tel. 501 470 441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/>
    <style:font-face style:name="Mangal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text-align="start" style:justify-single-word="false" fo:orphans="0" fo:widows="0" fo:hyphenation-ladder-count="no-limit" style:writing-mode="lr-tb"/>
      <style:text-properties fo:color="#00000a" style:font-name="Times New Roman" fo:font-size="12pt" fo:language="pl" fo:country="PL" style:letter-kerning="true" style:font-name-asian="Lucida Sans Unicode" style:font-size-asian="12pt" style:language-asian="pl" style:country-asian="PL" style:font-name-complex="Times New Roman1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1"/>
    </style:style>
    <style:style style:name="caption" style:family="paragraph" style:parent-style-name="Standard" style:default-outline-level="" style:list-style-name="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="100%" fo:margin-left="1.27cm" fo:margin-right="0cm" fo:margin-top="0cm" fo:margin-bottom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5-27T07:17:00</meta:creation-date>
    <meta:initial-creator>Edyta Godzieba</meta:initial-creator>
    <dc:language>pl-PL</dc:language>
    <dc:date>2026-06-29T14:14:09.46</dc:date>
    <meta:editing-cycles>3</meta:editing-cycles>
    <meta:editing-duration>PT5M1S</meta:editing-duration>
    <meta:generator>OpenOffice/4.1.0$Win32 OpenOffice.org_project/410m18$Build-9764</meta:generator>
    <meta:document-statistic meta:table-count="0" meta:image-count="0" meta:object-count="0" meta:page-count="2" meta:paragraph-count="48" meta:word-count="364" meta:character-count="2908"/>
    <meta:user-defined meta:name="AppVersion">15.0000</meta:user-defined>
    <meta:user-defined meta:name="Company">HP Inc.</meta:user-defined>
    <meta:template xlink:type="simple" xlink:actuate="onRequest" xlink:title="Normal.dotm" xlink:href=""/>
  </office:meta>
</office:document-meta>
</file>